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spascharm_wiki_1"/><text:bookmark-start text:name="spascharm_wiki"/>SPASCHARM WIKI<text:bookmark-end text:name="__RefHeading___spascharm_wiki_1"/><text:bookmark-end text:name="spascharm_wiki"/></text:h>
      <text:p text:style-name="Text_20_body">Для редактирования и доступа к закрытым разделам <text:a xlink:type="simple" xlink:href="https://spascharm.ihep.su/start_oauthlogin_keycloak" text:style-name="Internet_20_link" text:visited-style-name="Visited_20_Internet_20_Link">войдите</text:a> в систему через IHEP SSO (логин и пароль как от почты ИФВЭ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art</dc:title>
  </office:meta>
</office:document-meta>
</file>