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windows:cygwin"/><text:bookmark-start text:name="__RefHeading___настройка_x-сервера_под_windows_1"/><text:bookmark-start text:name="настройка_x-сервера_под_windows"/>Настройка X-сервера под Windows<text:bookmark-end text:name="__RefHeading___настройка_x-сервера_под_windows_1"/><text:bookmark-end text:name="настройка_x-сервера_под_windows"/></text:h>
      <text:list text:style-name="List_20_1" text:continue-numbering="false">
        <text:list-item>
          <text:p text:style-name="List_20_1_Content_First"> Запустить установку <text:a xlink:type="simple" xlink:href="http://cygwin.com/setup.exe" text:style-name="Internet_20_link" text:visited-style-name="Visited_20_Internet_20_Link">cygwin</text:a>, выбрать пакет x-start-menu-icons (он притащит за собой остальные нужные пакеты, в т.ч. скрипт для запуска X-сервера в rootless режиме).</text:p>
        </text:list-item>
        <text:list-item>
          <text:p text:style-name="List_20_1_Content_Last"> запустить X-сервер Пуск→Cygwin-X→XWin Server (в трее рядом с часами появится значок с буквой «X»).</text:p>
        </text:list-item>
      </text:list>
      <text:p text:style-name="Text_20_body"><draw:frame draw:style-name="media" draw:name="0" text:anchor-type="as-char" draw:z-index="0" svg:width="" svg:rel-width="100%" svg:height="0cm"><draw:image xlink:href="/var/lib/dokuwiki/data/media/adm/cygwin-xwin-server.png" xlink:type="simple" xlink:show="embed" xlink:actuate="onLoad"/></draw:frame></text:p>
      <text:list text:style-name="List_20_1" text:continue-numbering="false">
        <text:list-item>
          <text:p text:style-name="LastListParagraph_List_20_1_Content_First"> Всё!</text:p>
        </text:list-item>
      </text:list>
      <text:h text:style-name="Heading_20_2" text:outline-level="2"><text:bookmark-start text:name="__RefHeading___запуск_графических_приложений_на_удаленном_linux_из_под_windows_2"/><text:bookmark-start text:name="запуск_графических_приложений_на_удаленном_linux_из_под_windows"/>Запуск графических приложений на удаленном linux из под Windows<text:bookmark-end text:name="__RefHeading___запуск_графических_приложений_на_удаленном_linux_из_под_windows_2"/><text:bookmark-end text:name="запуск_графических_приложений_на_удаленном_linux_из_под_windows"/></text:h>
      <text:list text:style-name="List_20_1" text:continue-numbering="false">
        <text:list-item>
          <text:p text:style-name="List_20_1_Content_First"> запустить putty, указать Host Name (имя компьютера, к которому подключаемся).</text:p>
        </text:list-item>
        <text:list-item>
          <text:p text:style-name="List_20_1_Content_Last"> в настройках подключения выбрать опцию с туннелированием X-трафика (поставить галочку «Enable X11 Forwarding», см. рисунок).</text:p>
        </text:list-item>
      </text:list>
      <text:p text:style-name="Text_20_body"><draw:frame draw:style-name="media" draw:name="  Legend" text:anchor-type="as-char" draw:z-index="0" svg:width="5.2916666666667cm"><draw:text-box><text:p text:style-name="legendcenter"><draw:frame draw:style-name="media" draw:name=" " text:anchor-type="as-char" draw:z-index="1" svg:width="5.2916666666667cm" svg:height="5.2916666666667cm"><draw:image xlink:href="/var/lib/dokuwiki/data/media/adm/putty-x11-forwarding-enable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Нажать кнопку Open.</text:p>
        </text:list-item>
        <text:list-item>
          <text:p text:style-name="List_20_1_Content"> В появившемся окне ssh-подключения ввести имя пользователя и пароль.</text:p>
        </text:list-item>
        <text:list-item>
          <text:p text:style-name="List_20_1_Content_Last"> Запустить приложение, имеющее графический интерфейс (например, xcalc).</text:p>
        </text:list-item>
      </text:list>
      <text:h text:style-name="Heading_20_2" text:outline-level="2"><text:bookmark-start text:name="__RefHeading___дополнение_3"/><text:bookmark-start text:name="дополнение"/>Дополнение<text:bookmark-end text:name="__RefHeading___дополнение_3"/><text:bookmark-end text:name="дополнение"/></text:h>
      <text:p text:style-name="Text_20_body">Команда для запуска XWin Server</text:p>
      <text:p text:style-name="Preformatted_20_Text"><text:s text:c="2"/>C:\cygwin\bin\run.exe /usr/bin/bash.exe -l -c /usr/bin/startxwin.ex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windows:cygwin</dc:title>
  </office:meta>
</office:document-meta>
</file>