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zfs"/><text:bookmark-start text:name="__RefHeading___zfs_1"/><text:bookmark-start text:name="zfs"/>ZFS<text:bookmark-end text:name="__RefHeading___zfs_1"/><text:bookmark-end text:name="zfs"/></text:h>
      <text:p text:style-name="Text_20_body">На сегодняшний день это лучшее решение для хранения данных. Среди удобств «прозрачная» поддержка сжатия, зеркалирование, простота администрирования и надежность (по сравнению с btrfs).</text:p>
      <text:h text:style-name="Heading_20_2" text:outline-level="2"><text:bookmark-start text:name="__RefHeading___install_2"/><text:bookmark-start text:name="install"/>Install<text:bookmark-end text:name="__RefHeading___install_2"/><text:bookmark-end text:name="install"/></text:h>
      <text:p text:style-name="Preformatted_20_Text"><text:s text:c="2"/>apt install -t buster-backports zfs-dkms zfsutils-linux<text:line-break/><text:s text:c="2"/>modprobe zfs</text:p>
      <text:h text:style-name="Heading_20_2" text:outline-level="2"><text:bookmark-start text:name="__RefHeading___create_3"/><text:bookmark-start text:name="create"/>Create<text:bookmark-end text:name="__RefHeading___create_3"/><text:bookmark-end text:name="create"/></text:h>
      <text:p text:style-name="Text_20_body">Пул data будет автоматом смонтирован в папку /data.
При использовании диска целиком он будет отформатирован автоматически (с запасом в 8МБ на неразмеченное пространство).</text:p>
      <text:p text:style-name="Preformatted_20_Text">for a in x y; do wipefs /dev/sd${a}1 -a ; done<text:line-break/>zpool create -o ashift=13 -O compression=lz4 tank mirror /dev/sd{x,y}<text:line-break/>zpool create tank mirror /dev/sdc1 /dev/sdd1</text:p>
      <text:p text:style-name="Text_20_body">Расшариваем по сети.</text:p>
      <text:p text:style-name="Preformatted_20_Text"><text:s text:c="2"/>zfs create -o mountpoint=/data tank/data<text:line-break/><text:s text:c="2"/>zfs set sharenfs="rw=172.22.0.0/16,root_squash,ro=*.ihep.su" data<text:line-break/><text:s text:c="2"/>zfs set xattr=sa tank/data<text:line-break/><text:s text:c="2"/>zfs set acltype=posixacl tank/data<text:line-break/><text:s text:c="2"/>zfs set atime=off tank/data<text:line-break/><text:s text:c="2"/>zfs set relatime=off tank/data<text:line-break/><text:s text:c="2"/><text:line-break/><text:s text:c="2"/>zfs share tank/data<text:line-break/><text:s text:c="2"/>exportfs -v<text:line-break/><text:s text:c="2"/><text:line-break/><text:s text:c="2"/>zfs set compression=lz4 tank/data<text:line-break/><text:s text:c="2"/><text:line-break/><text:s text:c="2"/>zpool set autoexpand=on tank</text:p>
      <text:h text:style-name="Heading_20_2" text:outline-level="2"><text:bookmark-start text:name="__RefHeading___no_pools_after_reboot_4"/><text:bookmark-start text:name="no_pools_after_reboot"/>No pools after reboot<text:bookmark-end text:name="__RefHeading___no_pools_after_reboot_4"/><text:bookmark-end text:name="no_pools_after_reboot"/></text:h>
      <text:p text:style-name="Text_20_body"><text:a xlink:type="simple" xlink:href="https://superuser.com/questions/1248622/zfs-pool-disappears-after-reboot-on-debian-8" text:style-name="Internet_20_link" text:visited-style-name="Visited_20_Internet_20_Link">solution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tions zfs zfs_autoimport_disable=0</text:p>
          </table:table-cell>
        </table:table-row>
      </table:table>
      <text:h text:style-name="Heading_20_2" text:outline-level="2"><text:bookmark-start text:name="__RefHeading___performance_5"/><text:bookmark-start text:name="performance"/>Performance<text:bookmark-end text:name="__RefHeading___performance_5"/><text:bookmark-end text:name="performance"/></text:h>
      <text:p text:style-name="Preformatted_20_Text">zpool iostat -lv<text:line-break/>zpool iostat -vq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zfs</dc:title>
  </office:meta>
</office:document-meta>
</file>