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bash-hackers.org" text:style-name="Internet_20_link" text:visited-style-name="Visited_20_Internet_20_Link"> Правильная справка по bash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programming:links</dc:title>
  </office:meta>
</office:document-meta>
</file>