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5.2916666666667cm" svg:height="5.2916666666667cm"><draw:image xlink:href="/var/lib/dokuwiki/data/media/dev/raid/raid-adaptec-5805.jpg" xlink:type="simple" xlink:show="embed" xlink:actuate="onLoad"/></draw:frame></text:p>
      <text:h text:style-name="Heading_20_1" text:outline-level="1"><text:bookmark text:name="equipment:storage:adaptec-5805"/><text:bookmark-start text:name="__RefHeading___конфигурирование_1"/><text:bookmark-start text:name="конфигурирование"/>Конфигурирование<text:bookmark-end text:name="__RefHeading___конфигурирование_1"/><text:bookmark-end text:name="конфигурирование"/></text:h>
      <text:p text:style-name="Text_20_body">При загрузке <text:span text:style-name="Strong_20_Emphasis">Ctrl-A</text:span> – Adaptec raid configuration utility.
Но удобнее пользоваться графической утилитой StorageManager.</text:p>
      <text:h text:style-name="Heading_20_2" text:outline-level="2"><text:bookmark-start text:name="__RefHeading___storagemanager_2"/><text:bookmark-start text:name="storagemanager"/>StorageManager<text:bookmark-end text:name="__RefHeading___storagemanager_2"/><text:bookmark-end text:name="storagemanager"/></text:h>
      <text:p text:style-name="Text_20_body">Установка:
<text:a xlink:type="simple" xlink:href="http://muzso.hu/2010/02/25/installing-adaptec-storage-manager-on-ubuntu-9.10-or-debian" text:style-name="Internet_20_link" text:visited-style-name="Visited_20_Internet_20_Link">http://muzso.hu/2010/02/25/installing-adaptec-storage-manager-on-ubuntu-9.10-or-debian</text:a></text:p>
      <text:p text:style-name="Text_20_body">* – только если пакет не собран, или вышла новая версия.</text:p>
      <text:list text:style-name="Numbering_20_1" text:continue-numbering="false">
        <text:list-item>
          <text:p text:style-name="Numbering_20_1_Content_First"> * скачиваем исходный код</text:p>
        </text:list-item>
        <text:list-item>
          <text:p text:style-name="Numbering_20_1_Content"> * собираем пакет</text:p>
        </text:list-item>
        <text:list-item>
          <text:p text:style-name="Numbering_20_1_Content"> устанавливаем собранный пакет</text:p>
        </text:list-item>
        <text:list-item>
          <text:p text:style-name="Numbering_20_1_Content"> устанавливаем пакет libstdc++5</text:p>
        </text:list-item>
        <text:list-item>
          <text:p text:style-name="Numbering_20_1_Content_Last"> проверяем, что работает:</text:p>
        </text:list-item>
      </text:list>
      <text:p text:style-name="Preformatted_20_Text"><text:s text:c="4"/># /usr/StorMan/arcconf getconfig 1</text:p>
      <text:p text:style-name="Text_20_body">Запуск:</text:p>
      <text:p text:style-name="Preformatted_20_Text"><text:s text:c="2"/>$ ssh -X root@storage<text:line-break/><text:s text:c="2"/># /usr/StorMan/StorMan.sh<text:line-break/><text:s text:c="2"/><text:line-break/><text:s text:c="2"/>Если пишет, что "No X11 DISPLAY variable was set, but this program performed an operation which requires it."<text:line-break/><text:s text:c="2"/>То устанавливаем пакет xauth.<text:line-break/><text:s text:c="2"/><text:line-break/><text:s text:c="2"/>Если пишет, что "Exception in thread "main" java.lang.UnsatisfiedLinkError: /usr/StorMan/jre/lib/amd64/xawt/libmawt.so: libXtst.so.6: cannot open shared object file: No such file or directory"<text:line-break/><text:s text:c="2"/>То устанавливаем пакет libxtst6</text:p>
      <text:h text:style-name="Heading_20_2" text:outline-level="2"><text:bookmark-start text:name="__RefHeading___выбор_загрузочного_массива_array_3"/><text:bookmark-start text:name="выбор_загрузочного_массива_array"/>Выбор загрузочного массива (array)<text:bookmark-end text:name="__RefHeading___выбор_загрузочного_массива_array_3"/><text:bookmark-end text:name="выбор_загрузочного_массива_array"/></text:h>
      <text:p text:style-name="Text_20_body">Чтобы указать массив с загрузчиком, при старте нажимаем 
Ctrl-A (утилита конфигурирования RAID), далее: <text:line-break/>
«Array Configuration Utiltiy» → «Manage Arrays» → выбираем нужный массив, нажимаем Ctrl-B. <text:line-break/>
Завершаем работу с утилитой (три раза Esc), перезагружаемс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quipment:storage:adaptec-5805</dc:title>
  </office:meta>
</office:document-meta>
</file>