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4956f6ad205f99c81d779f97bf3d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pc:hdd-case-procase"/><text:bookmark-start text:name="__RefHeading___корзины_procase_1"/><text:bookmark-start text:name="корзины_procase"/>Корзины Procase<text:bookmark-end text:name="__RefHeading___корзины_procase_1"/><text:bookmark-end text:name="корзины_procase"/></text:h>
      <text:p text:style-name="Text_20_body"><draw:frame draw:style-name="mediacenter" draw:name="0" text:anchor-type="paragraph" draw:z-index="0" svg:width="10.583333333333cm" svg:height="10.583333333333cm"><draw:image xlink:href="Pictures/1a4956f6ad205f99c81d779f97bf3d89.jpg" xlink:type="simple" xlink:show="embed" xlink:actuate="onLoad"/></draw:frame></text:p>
      <text:p text:style-name="Text_20_body">Дешевая китайщина: механика хлипкая, пластик разъемов SATA и питания крошится, все пластиковые детали легко ломаются.</text:p>
      <text:p text:style-name="Text_20_body">При выходе из строя регулятора напряжения на плате вентилятор переходит на минимальные обороты, и диски начинают перегреваться. Лечится перепаиванием вентилятора напрямую к 12 вольтам на плате (удобно припаивать на место отсутствующего конденсатора c9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pc:hdd-case-procase</dc:title>
  </office:meta>
</office:document-meta>
</file>