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quipment:pc:gigabyte-h55m-d2h"/>HMT351U6bFR8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pc:gigabyte-h55m-d2h</dc:title>
  </office:meta>
</office:document-meta>
</file>