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summa:proza-daq"/><text:bookmark-start text:name="__RefHeading___система_сбора_данных_установки_проза_1"/><text:bookmark-start text:name="система_сбора_данных_установки_проза"/>Система сбора данных установки ПРОЗА<text:bookmark-end text:name="__RefHeading___система_сбора_данных_установки_проза_1"/><text:bookmark-end text:name="система_сбора_данных_установки_проза"/></text:h>
      <text:p text:style-name="Text_20_body">Система сбора данных построена на базе специального канала “серая магистраль” магистрально-модульной системы “СУММА”. Во время сброса пучка данные накапливаются в буферных запоминающих устройствах П140М, распределенных по каркасам с регистрирующей электроникой, а в промежутках между сбросами переносятся в ЭВМ.</text:p>
      <text:p text:style-name="Text_20_body">Буферные запоминающие устройства работают по принципу FIFO и объединены специальным каналом с единым управляющим модулем — драйвером запоминающих устройств ДП141. Запись в модули буферных ЗУ происходит по каналам отдельных каркасов под управлением вспомогательных контроллеров (КД336). Считывание данных осуществляется по специальному каналу:  посредством операций чтения канала каркаса, в котором расположен драйвер ЗУ, данные переносятся из буферных регистров драйвера в одноплатный компьютер в стандарте VME, подключенный к контроллеру каркаса К37 через драйвер ветви СУММА.</text:p>
      <text:p text:style-name="Text_20_body"><draw:frame draw:style-name="media" draw:name="0" text:anchor-type="as-char" draw:z-index="0" svg:width="10.583333333333cm" svg:height="10.583333333333cm"><draw:image xlink:href="/var/lib/dokuwiki/data/media/daq/proza/proza-daq.png" xlink:type="simple" xlink:show="embed" xlink:actuate="onLoad"/></draw:frame><text:line-break/>
<text:span text:style-name="sub"><text:a xlink:type="simple" xlink:href="https://docs.google.com/drawings/d/1IJvk6FiXVyekm0XvZF_Dnplvfo6Swc9BHnBtoRAWq7s/edit?hl=ru&amp;authkey=CIW7ubkF" text:style-name="Internet_20_link" text:visited-style-name="Visited_20_Internet_20_Link">оригинал изображения</text:a></text:span></text:p>
      <text:p text:style-name="Text_20_body">В одноплатном компьютере MVME-5500 исполняются несколько задач под управлением операционной системы реального времени RTEMS, которые обеспечивают интерфейс пользователя, управляют процессом синхронизации электроники сбора данных, формируют пакеты данных и обеспечивают надежную передачу потока данных на сервер по шине Ethernet для дальнейшей обработки и архивирования. Драйвер ветви СУММА, используемый в системе сбора данных ПРОЗА построен на базе универсальной программируемой платы ввода-вывода TEWS610 в стандарте PMC. Эта плата имеет в своем составе ПЛИС Xilinx серии Spartan2, что позволяет расширить функции драйвера ветви возможностями синхронизации процесса сбора данных.</text:p>
      <text:p text:style-name="Text_20_body">Для проверки  и настройки электронных модулей “серой магистрали”, используется упрощенная конфигурация на основе контроллера канала стойки PC-BD.  </text:p>
      <text:p text:style-name="Text_20_body">Контроллер канала стойки PC-BD представляет собой печатную плату для подключения к шине ISA компьютера IBM-PC аппаратуры систем КАМАК, Вектор, СУММА. Контроллер позволяет вести 8-и и 16-и разрядный обмен данными по шине ISA, а так же обеспечивает возможности формирования запросов на прерывание и передачи данных по каналу прямого доступа в память для режимов блочных передач.</text:p>
      <text:p text:style-name="Text_20_body">Система сбора данных установки “ПРОЗА” состоит из 7 каркасов, включая 5 каркасов с регистрирующей электроникой, объединенных специальным каналом. В каждый каркас с регистрирующей электроникой установлен модуль буферного ЗУ “П140М” с объемом памяти 4кБ и вспомогательный контроллер КД336. За один цикл работы У70 может быть передано до 1МБ данных.</text:p>
      <text:p text:style-name="Text_20_body">В настоящее время специальный канал “серая магистраль” является узким местом системы сбора данных и не удовлетворяет будущим требованиям как по объему буферной памяти на каркас, так и по скорости передачи данных в ЭВМ. Необходима модернизация, включающая переход на распределенную архитектуру сбора данных с заменой буферных ЗУ и специального канала “серая магистраль” на устройства, построенные на современной элементной базе и использующие современные технологии передачи данны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summa:proza-daq</dc:title>
  </office:meta>
</office:document-meta>
</file>