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quipment:oea-euro-miss:em6"/><text:bookmark-start text:name="__RefHeading___em-6_1"/><text:bookmark-start text:name="em-6"/>EM-6<text:bookmark-end text:name="__RefHeading___em-6_1"/><text:bookmark-end text:name="em-6"/></text:h>
      <text:p text:style-name="Text_20_body">48-канальный интегрирующий аналого-цифровой преoбразователь ЕМ-6 в ЕвроМИСС для калориметров.</text:p>
      <text:p text:style-name="Text_20_body">Преобразователь “заряд-цифра” с подавлением нулевой информации (вычитанием «пьедесталов»
преобразования) и промежуточным
хранением данных до передачи их в
контроллер сектора ЕвроМИСС.</text:p>
      <text:p text:style-name="Text_20_body">Модуль состоит из материнской платы и 24-х мезонинных плат.</text:p>
      <text:p text:style-name="Text_20_body">На материнской плате размещаются два 96-ти контактных
разъёма: разъём для подключения входных сигналов и разъём
для связи с магистралью ЕвроМИСС, разъём для подачи в модуль
сигнала СТРОБ и разъём для программирования
конфигурирующей памяти. Кроме этих разъёмов,
ориентированных «вовне», на материнской плате
устанавливаются 24 разъёма для подключения мезонинных плат
QDC-2-двухканальных преобразователей «заряд-цифра».</text:p>
      <text:p text:style-name="Text_20_body">Кроме этого на материнской плате устанавливаются
электронные микросхемы конфигурирующей памяти, ПЛИС
(FPGA CyclonII) и микросхемы для связи с магистралью
ЕвроМИСС.</text:p>
      <text:p text:style-name="Text_20_body">Система регистрации на основе модуля ЕМ-6,
может содержать несколько каркасов
ЕвроМИСС, в каждом из которых
устанавливается до 20 модулей (до 960
каналов АЦП). Сигналы СТРОБ подаются на
разъём передней панели ЕМ-6. Сигналы от
детектора поступают на 96- контактные
разъёмы, расположенные в задней части
модулей. Для сопряжения с транспортными
кабелями используются дополнительные
платы адаптеров, устанавливаемые в
специальные направляющие.</text:p>
      <text:p text:style-name="Text_20_body"><text:span text:style-name="Strong_20_Emphasis">Мезонинная плата QDC-2.</text:span>
Мезонинная плата QDC2 содержит два канала
преобразования «заряд-цифра». Размер платы 13×89 мм2.
Принципиальная схема одного канала приведена на рис.1.
Она аналогична использованной ранее в плате QDC4
модуля ЛЭ-71 . Отличие заключается в использовании
другой интегральной схемы АЦП, более быстрого ADS7886
вместо AD7895. В процессе аналого-цифрового
преобразования ADS7886 использует ресурсы FPGA, в
результате процесс преобразования совмещён по
времени с передачей данных из АЦП во входные регистры
FPGA. Как итог- время преобразования-вычитывания
удалось сократить с 7 мксек до 1,3 мксек. примерно в 5
раз. А также заметно уменьшить стоимость канала
преобразования.</text:p>
      <text:p text:style-name="Text_20_body"><draw:frame draw:style-name="mediacenter" draw:name=" Принципиальная схема одного канала преобразования «заряд-цифра» Legend" text:anchor-type="paragraph" draw:z-index="0" svg:width="7.9375cm"><draw:text-box><text:p text:style-name="legendcenter"><draw:frame draw:style-name="mediacenter" draw:name=" Принципиальная схема одного канала преобразования «заряд-цифра»" text:anchor-type="paragraph" draw:z-index="0" svg:width="7.9375cm" svg:height="7.9375cm"><draw:image xlink:href="/var/lib/dokuwiki/data/media/daq/spascharm/euromiss/modules/em6-qdc2.jpg" xlink:type="simple" xlink:show="embed" xlink:actuate="onLoad"/></draw:frame> Принципиальная схема одного канала
преобразования «заряд-цифра»</text:p></draw:text-box></draw:frame></text:p>
      <text:p text:style-name="Text_20_body">Использование микросхем операционных усилителей в
буферном усилителе и интеграторе обеспечивает высокую
помехоустойчивость к синфазным помехам в линии
передачи от детектора, помехам и нестабильностям в цепях
питания. АЦП – 12-разрядный преобразователь с временем
преобразования 1,3 мксек и последовательным
считыванием данных типа ADS7886. Для управления схемой
линейного пропускания и интегратором используется 3
строб-сигнала S1-S3, а для управления АЦП предназначены
управляющие сигналы CONV_ST и SCLK, которые являются
общими для всех каналов модуля. SDAT – вывод данных
–индивидуальный сигнал с каждого канала преобразования.</text:p>
      <text:p text:style-name="Text_20_body">Основные характеристики QDC-2</text:p>
      <table:table table:style-name="Table">
        <table:table-column/>
        <table:table-column/>
        <table:table-row>
          <table:table-cell office:value-type="string" table:style-name="tablecell">
            <text:p text:style-name="tablealignleft">Время преобразования, включая время вычитания «пьедесталов» </text:p>
          </table:table-cell>
          <table:table-cell office:value-type="string" table:style-name="tablecell">
            <text:p text:style-name="tablealignleft"> 1,3 мксек</text:p>
          </table:table-cell>
        </table:table-row>
        <table:table-row>
          <table:table-cell office:value-type="string" table:style-name="tablecell">
            <text:p text:style-name="tablealignleft">Чувствительность </text:p>
          </table:table-cell>
          <table:table-cell office:value-type="string" table:style-name="tablecell">
            <text:p text:style-name="tablealignleft"> ~0, 25 (0,08) пКул/отсчёт</text:p>
          </table:table-cell>
        </table:table-row>
        <table:table-row>
          <table:table-cell office:value-type="string" table:style-name="tablecell">
            <text:p text:style-name="tablealignleft">Длительность сигнала СТРОБ </text:p>
          </table:table-cell>
          <table:table-cell office:value-type="string" table:style-name="tablecell">
            <text:p text:style-name="tablealignleft"> до 200 нсек</text:p>
          </table:table-cell>
        </table:table-row>
        <table:table-row>
          <table:table-cell office:value-type="string" table:style-name="tablecell">
            <text:p text:style-name="tablealignleft">Количество двоичных разрядов </text:p>
          </table:table-cell>
          <table:table-cell office:value-type="string" table:style-name="tablecell">
            <text:p text:style-name="tablealignleft"> 12</text:p>
          </table:table-cell>
        </table:table-row>
        <table:table-row>
          <table:table-cell office:value-type="string" table:style-name="tablecell">
            <text:p text:style-name="tablealignleft">Собственный шум (RMS) </text:p>
          </table:table-cell>
          <table:table-cell office:value-type="string" table:style-name="tablecell">
            <text:p text:style-name="tablealignleft">&lt;90 фКул</text:p>
          </table:table-cell>
        </table:table-row>
        <table:table-row>
          <table:table-cell office:value-type="string" table:style-name="tablecell">
            <text:p text:style-name="tablealignleft">Интегральная нелинейность при скорости нарастания входного сигнала &lt;10 мА/нсек и входном сопротивлении 50 Ом </text:p>
          </table:table-cell>
          <table:table-cell office:value-type="string" table:style-name="tablecell">
            <text:p text:style-name="tablealignleft"> &lt;0.05%</text:p>
          </table:table-cell>
        </table:table-row>
        <table:table-row>
          <table:table-cell office:value-type="string" table:style-name="tablecell">
            <text:p text:style-name="tablealignleft">Количество каналов 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Максимальный измеряемый заряд при Rвх=50 Ом</text:p>
          </table:table-cell>
          <table:table-cell office:value-type="string" table:style-name="tablecell">
            <text:p text:style-name="tablealignleft"> 1000 пКул (300 Пкул)</text:p>
          </table:table-cell>
        </table:table-row>
        <table:table-row>
          <table:table-cell office:value-type="string" table:style-name="tablecell">
            <text:p text:style-name="tablealignleft">Потребляемая мощность </text:p>
          </table:table-cell>
          <table:table-cell office:value-type="string" table:style-name="tablecell">
            <text:p text:style-name="tablealignleft"> 6В X 15 мА/канал \ -5В Х 10 мА/канал </text:p>
          </table:table-cell>
        </table:table-row>
      </table:table>
      <text:p text:style-name="Text_20_body">Стабильность.
Изменение величины «пьедестала» за сутки при изменении температуры окружающей среды на 15°С не превышает 0,3 МЗР.</text:p>
      <text:p text:style-name="Text_20_body">Полярность входных сигналов</text:p>
      <text:list text:style-name="List_20_1" text:continue-numbering="false">
        <text:list-item>
          <text:p text:style-name="List_20_1_Content_First"> Положительная;</text:p>
        </text:list-item>
        <text:list-item>
          <text:p text:style-name="List_20_1_Content"> Отрицательная;</text:p>
        </text:list-item>
        <text:list-item>
          <text:p text:style-name="List_20_1_Content_Last"> Дифференциальные сигналы.</text:p>
        </text:list-item>
      </text:list>
      <text:p text:style-name="Text_20_body">Входное сопротивление канала QDC2- 1КОм.</text:p>
      <text:p text:style-name="Text_20_body"><text:a xlink:type="simple" xlink:href="https://spascharm.ihep.su/daq:spascharm:euromiss:modules:%D0%B5%D0%BC-6.doc" text:style-name="Internet_20_link" text:visited-style-name="Visited_20_Internet_20_Link">Описани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quipment:oea-euro-miss:em6</dc:title>
  </office:meta>
</office:document-meta>
</file>