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85e83cc701e4373247d9015181c455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:oea-euro-miss:em5"/><text:bookmark-start text:name="__RefHeading___контроллер_ем5_1"/><text:bookmark-start text:name="контроллер_ем5"/>Контроллер ЕМ5<text:bookmark-end text:name="__RefHeading___контроллер_ем5_1"/><text:bookmark-end text:name="контроллер_ем5"/></text:h>
      <text:p text:style-name="Text_20_body">pxa270</text:p>
      <text:p text:style-name="Text_20_body">com:  38400 8N1</text:p>
      <text:p text:style-name="Preformatted_20_Text">0x00000000 : "Bootloader"<text:line-break/>0x00020000 : "Kernel"<text:line-break/>0x00160000 : "Filesystem"<text:line-break/><text:line-break/>в новой версии:<text:line-break/>0x00000000: "Bootloader"<text:line-break/>0x00020000: "Kernel"<text:line-break/>0x002A0000: "Filesystem"</text:p>
      <text:h text:style-name="Heading_20_3" text:outline-level="3"><text:bookmark-start text:name="__RefHeading___socket-can_2"/><text:bookmark-start text:name="socket-can"/>Socket-can<text:bookmark-end text:name="__RefHeading___socket-can_2"/><text:bookmark-end text:name="socket-can"/></text:h>
      <text:p text:style-name="Preformatted_20_Text"> SocketCAN: No buffer space available</text:p>
      <text:p text:style-name="Text_20_body">В соответствии с рекомендациями из первой, добавь в can_init.sh строчку:
echo 1000 &gt; /sys/class/net/can0/tx_queue_len</text:p>
      <text:h text:style-name="Heading_20_3" text:outline-level="3"><text:bookmark-start text:name="__RefHeading___настройки_uucp_3"/><text:bookmark-start text:name="настройки_uucp"/>Настройки UUCP<text:bookmark-end text:name="__RefHeading___настройки_uucp_3"/><text:bookmark-end text:name="настройки_uucp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ystem em5<text:line-break/>port com1-38400<text:line-break/>time any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port com1-38400<text:line-break/>type direct<text:line-break/>device /dev/ttyS1<text:line-break/>speed 38400<text:line-break/>hardflow false</text:p>
          </table:table-cell>
        </table:table-row>
      </table:table>
      <text:h text:style-name="Heading_20_3" text:outline-level="3"><text:bookmark-start text:name="__RefHeading___параметры_uboot_4"/><text:bookmark-start text:name="параметры_uboot"/>Параметры uboot<text:bookmark-end text:name="__RefHeading___параметры_uboot_4"/><text:bookmark-end text:name="параметры_uboot"/></text:h>
      <text:p text:style-name="Preformatted_20_Text">setenv bootdelay 3<text:line-break/>setenv baudrate 38400<text:line-break/>setenv ethaddr 00:0d:15:00:72:b4<text:line-break/>setenv filesize 140000<text:line-break/>setenv fileaddr A1000000<text:line-break/>setenv netmask 255.255.0.0<text:line-break/>setenv ipaddr 10.163.2.121<text:line-break/>setenv serverip 10.163.2.126<text:line-break/>setenv nfspath /data/work/em5root/<text:line-break/>setenv hostname pandapc01<text:line-break/>setenv bootargs_nfs root=/dev/nfs rw nfsroot=$(serverip):$(nfspath),rsize=1024,wsize=1024 ip=$(ipaddr):::$(netmask):$(hostname) debug console=ttyS0,$(baudrate) nfsrootdebug<text:line-break/>setenv bootcmd_nfs tftpboot zImage\; wtags\; go<text:line-break/>setenv bootcmd_flash cp.b 20000 $(fileaddr) $(filesize)\; wtags\; go<text:line-break/>setenv bootargs_flash root=/dev/mtdblock2 rootfstype=jffs2 console=ttyS0,38400<text:line-break/>setenv bootargs $(bootargs_flash)<text:line-break/>setenv bootcmd $(bootcmd_flash)<text:line-break/>printenv<text:line-break/>saveenv</text:p>
      <text:p text:style-name="Text_20_body"><draw:frame draw:style-name="media" draw:name="0" text:anchor-type="as-char" draw:z-index="0" svg:width="0.396875cm" svg:height="0.396875cm"><draw:image xlink:href="Pictures/385e83cc701e4373247d9015181c455f.gif" xlink:type="simple" xlink:show="embed" xlink:actuate="onLoad"/></draw:frame> Интерфейс с ip $(ipaddr) должен быть eth0, иначе будет останавливаться с ошибкой:</text:p>
      <text:p text:style-name="Preformatted_20_Text">nfs: server &lt;$(ipaddr)&gt; not responding, still trying</text:p>
      <text:h text:style-name="Heading_20_2" text:outline-level="2"><text:bookmark-start text:name="__RefHeading___flash_images_5"/><text:bookmark-start text:name="flash_images"/>flash images<text:bookmark-end text:name="__RefHeading___flash_images_5"/><text:bookmark-end text:name="flash_images"/></text:h>
      <text:p text:style-name="Text_20_body">Boot image zImage from 10.163.2.126 via tftp.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setenv serverip 10.163.2.126<text:line-break/>tftpboot zImage<text:line-break/>wtags<text:line-break/>go</text:p>
          </table:table-cell>
        </table:table-row>
      </table:table>
      <text:p text:style-name="Text_20_body">Flash kernel image.</text:p>
      <text:p text:style-name="Preformatted_20_Text">tftpboot zImage<text:line-break/>erase 1:4-13<text:line-break/>или<text:line-break/>erase 1:4-23<text:line-break/>cp.b $(fileaddr) 20000 $(filesize)<text:line-break/>reset</text:p>
      <text:p text:style-name="Text_20_body">Flash filesystem image.</text:p>
      <text:p text:style-name="Preformatted_20_Text">tftpboot rootfs.arm.jffs2<text:line-break/># По неведомой причине (особенности jffs?) стирать нужно до конца.<text:line-break/>erase 1:14-<text:line-break/>cp.b $(fileaddr) 160000 $(filesize)<text:line-break/>или<text:line-break/>erase 1:24-<text:line-break/>cp.b $(fileaddr) 2A0000 $(filesize)<text:line-break/>reset</text:p>
      <text:h text:style-name="Heading_20_3" text:outline-level="3"><text:bookmark-start text:name="__RefHeading___current_problems_6"/><text:bookmark-start text:name="current_problems"/>Current problems<text:bookmark-end text:name="__RefHeading___current_problems_6"/><text:bookmark-end text:name="current_problems"/></text:h>
      <text:p text:style-name="Text_20_body">Network crashes when trying to transfer large file from rootfs (mtd device) to nfs-mounted folder.
When trying dd /dev/zero the same way, all seems to be fine.</text:p>
      <text:p text:style-name="Preformatted_20_Text">WARNING: at net/sched/sch_generic.c:219 ()<text:line-break/>NETDEV WATCHDOG: eth0 (dm9000): transmit timed out<text:line-break/>Modules linked in:<text:line-break/>Function entered at [&lt;c01f168c&gt;] from [&lt;c0031178&gt;]<text:line-break/>Function entered at [&lt;c0031120&gt;] from [&lt;c018f7f8&gt;]<text:line-break/> r3:c3889000 r2:c0219e14<text:line-break/> r7:00000014 r6:00000001 r5:c3889000 r4:c0264b88<text:line-break/>Function entered at [&lt;c018f678&gt;] from [&lt;c003b310&gt;]<text:line-break/>Function entered at [&lt;c003b174&gt;] from [&lt;c0036a14&gt;]<text:line-break/>Function entered at [&lt;c00369b0&gt;] from [&lt;c0036ac4&gt;]<text:line-break/>Function entered at [&lt;c0036a7c&gt;] from [&lt;c001b048&gt;]<text:line-break/>Function entered at [&lt;c001b000&gt;] from [&lt;c001b898&gt;]<text:line-break/>Exception stack(0xc0233f48 to 0xc0233f90)<text:line-break/>3f40:<text:s text:c="19"/>00000001 c384a940 00000000 60000013 c001ce0c c0232000 <text:line-break/>3f60: c001ce0c c024af28 a001705c 69054117 a0017028 c0233f9c c0233fa0 c0233f90 <text:line-break/>3f80: c001ce50 c001ce5c 60000013 ffffffff<text:s text:c="37"/><text:line-break/> r6:04000000 r5:c0233f7c r4:ffffffff<text:line-break/>Function entered at [&lt;c001ce0c&gt;] from [&lt;c001cdd8&gt;]<text:line-break/>Function entered at [&lt;c001cd9c&gt;] from [&lt;c01f00bc&gt;]<text:line-break/> r7:c0235bac r6:c0018da8 r5:c024aef0 r4:c0232000<text:line-break/>Function entered at [&lt;c01f004c&gt;] from [&lt;c000896c&gt;]<text:line-break/> r4:c025f17c<text:line-break/>Function entered at [&lt;c0008718&gt;] from [&lt;a0008034&gt;]<text:line-break/> r6:c00191ac r5:c024af8c r4:0000397d<text:line-break/>---[ end trace bb1fd0722dd5fe86 ]---<text:line-break/>eth0: link dow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oea-euro-miss:em5</dc:title>
  </office:meta>
</office:document-meta>
</file>