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quipment:embedded:voipac_pxa270_baseboard"/><text:bookmark-start text:name="__RefHeading___voipac_pxa270_baseboard_1"/><text:bookmark-start text:name="voipac_pxa270_baseboard"/>Voipac PXA270 Baseboard<text:bookmark-end text:name="__RefHeading___voipac_pxa270_baseboard_1"/><text:bookmark-end text:name="voipac_pxa270_baseboard"/></text:h>
      <text:p text:style-name="Text_20_body"><text:a xlink:type="simple" xlink:href="http://www.voipac.com/" text:style-name="Internet_20_link" text:visited-style-name="Visited_20_Internet_20_Link">http://www.voipac.com/</text:a></text:p>
      <text:h text:style-name="Heading_20_2" text:outline-level="2"><text:bookmark-start text:name="__RefHeading___pxa270_dma_2"/><text:bookmark-start text:name="pxa270_dma"/>Pxa270 DMA<text:bookmark-end text:name="__RefHeading___pxa270_dma_2"/><text:bookmark-end text:name="pxa270_dma"/></text:h>
      <text:list text:style-name="List_20_1" text:continue-numbering="false">
        <text:list-item>
          <text:p text:style-name="List_20_1_Content_First"> 32 DMA channels, DMA[31:0]</text:p>
        </text:list-item>
        <text:list-item>
          <text:p text:style-name="List_20_1_Content"> supports flow-through and fly-by transfer</text:p>
        </text:list-item>
        <text:list-item>
          <text:p text:style-name="List_20_1_Content_Last"> 32 channels, 68 PBP (peripherial-bus peripherals) requests, 3 IBP (internal-bus peripherals, only quick-capture interface in this chip) requests, and 3 external device requests. </text:p>
        </text:list-item>
      </text:list>
      <text:h text:style-name="Heading_20_3" text:outline-level="3"><text:bookmark-start text:name="__RefHeading___приотритеты_каналов_3"/><text:bookmark-start text:name="приотритеты_каналов"/>Приотритеты каналов<text:bookmark-end text:name="__RefHeading___приотритеты_каналов_3"/><text:bookmark-end text:name="приотритеты_каналов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Set </text:p>
          </table:table-cell>
          <table:table-cell office:value-type="string" table:style-name="tableheader">
            <text:p text:style-name="Table_20_Heading">Channels </text:p>
          </table:table-cell>
          <table:table-cell office:value-type="string" table:style-name="tableheader">
            <text:p text:style-name="Table_20_Heading">Priority </text:p>
          </table:table-cell>
          <table:table-cell office:value-type="string" table:style-name="tableheader">
            <text:p text:style-name="Table_20_Heading">Number of Times Served</text:p>
          </table:table-cell>
        </table:table-row>
        <table:table-row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left"> 0, 1, 2, 3, 16, 17, 18, 19  </text:p>
          </table:table-cell>
          <table:table-cell office:value-type="string" table:style-name="tablecell">
            <text:p text:style-name="tablealigncenter">  I (High)  </text:p>
          </table:table-cell>
          <table:table-cell office:value-type="string" table:style-name="tablecell">
            <text:p text:style-name="tablealigncenter">  4/8  </text:p>
          </table:table-cell>
        </table:table-row>
        <table:table-row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left"> 4, 5, 6, 7, 20, 21, 22, 23  </text:p>
          </table:table-cell>
          <table:table-cell office:value-type="string" table:style-name="tablecell">
            <text:p text:style-name="tablealigncenter">  II  </text:p>
          </table:table-cell>
          <table:table-cell office:value-type="string" table:style-name="tablecell">
            <text:p text:style-name="tablealigncenter">  2/8  </text:p>
          </table:table-cell>
        </table:table-row>
        <table:table-row>
          <table:table-cell office:value-type="string" table:style-name="tablecell">
            <text:p text:style-name="tablealigncenter">  2  </text:p>
          </table:table-cell>
          <table:table-cell office:value-type="string" table:style-name="tablecell">
            <text:p text:style-name="tablealignleft"> 8, 9, 10, 11, 24, 25, 26, 27 </text:p>
          </table:table-cell>
          <table:table-cell office:value-type="string" table:style-name="tablecell">
            <text:p text:style-name="tablealigncenter">  III  </text:p>
          </table:table-cell>
          <table:table-cell office:value-type="string" table:style-name="tablecell">
            <text:p text:style-name="tablealigncenter">  1/8  </text:p>
          </table:table-cell>
        </table:table-row>
        <table:table-row>
          <table:table-cell office:value-type="string" table:style-name="tablecell">
            <text:p text:style-name="tablealigncenter">  3  </text:p>
          </table:table-cell>
          <table:table-cell office:value-type="string" table:style-name="tablecell">
            <text:p text:style-name="tablealignleft"> 12, 13, 14, 15, 28, 29, 30, 31 </text:p>
          </table:table-cell>
          <table:table-cell office:value-type="string" table:style-name="tablecell">
            <text:p text:style-name="tablealigncenter">  IV  </text:p>
          </table:table-cell>
          <table:table-cell office:value-type="string" table:style-name="tablecell">
            <text:p text:style-name="tablealigncenter">  1/8  </text:p>
          </table:table-cell>
        </table:table-row>
      </table:table>
      <text:h text:style-name="Heading_20_3" text:outline-level="3"><text:bookmark-start text:name="__RefHeading___flow-through_dma_4"/><text:bookmark-start text:name="flow-through_dma"/>Flow-through DMA<text:bookmark-end text:name="__RefHeading___flow-through_dma_4"/><text:bookmark-end text:name="flow-through_dma"/></text:h>
      <text:p text:style-name="Text_20_body">For a flow-through DMA read from an internal peripheral, use the following settings for the DMA
controller register bits:</text:p>
      <text:p text:style-name="Preformatted_20_Text">DCMDx[FLYBYS] and DCMDx[FLYBYT] = 0<text:line-break/>DSADRx[SRCADDR] = memory address<text:line-break/>DTADRx[TRGADDR] = internal peripheral address<text:line-break/>DCMDx[INCSRCADDR] = 1<text:line-break/>DCMDx[INCTRGADDR] = 0<text:line-break/>DCMDx[FLOWSRC] = 0<text:line-break/>DCMDx[FLOWTRG] = 1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quipment:embedded:voipac_pxa270_baseboard</dc:title>
  </office:meta>
</office:document-meta>
</file>